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font-face-decls>
    <style:font-face style:name="Times New Roman" svg:font-family="Times New Roman"/>
  </office:font-face-decls>
  <office:automatic-styles>
    <style:style style:name="P1" style:family="paragraph" style:parent-style-name="Standard">
      <style:text-properties style:font-name="Times New Roman" fo:font-size="12.0pt"/>
    </style:style>
    <style:style style:name="T1" style:family="text">
      <style:text-properties style:text-position="super 100%"/>
    </style:style>
    <style:style style:name="TableColumn1" style:family="table-column">
      <style:table-column-properties style:column-width="3.4625in" style:rel-column-width="32767*"/>
    </style:style>
  </office:automatic-styles>
  <office:body>
    <office:text>
      <text:p text:style-name="P1">On Friday night, January 14<text:span text:style-name="T1">th </text:span>2014 at 6:20pm, I arrive at the Ton-Sur-Ton studio in La-Chaux-de-Fonds, a clockmaker's city high up in the Jura Mountains in the French speaking part of Switzerland. <text:s/>Looking around curiously, I recognize a few persons, actually, most of them at least familiar to me. <text:s/>It's the beginning of the 10<text:span text:style-name="T1">th</text:span><text:s/>edition of CILAS, the Contact Improvisation LehrerInnen Austausch Schweiz - CI Teachers Exchange Switzerland. <text:s/>For me, it is the first one I have attended, since I haven't been teaching a lot of CI so far. <text:s/>During the next half-hour, other participants arrive. <text:s/>Soon we are twelve CI-Teachers from the German and French parts of Switzerland, from Geneva to Basel and Bern to Zurich.</text:p>
      <text:p text:style-name="P1"/>
      <text:p text:style-name="P1">I realize that I expected a much larger number of participants; something more like a festival, with a lot of unknown faces in the circle-- but almost everybody here knows each other, in fact we all know each other quite well. <text:s/>Some others wrote-in and asked to be excused as they could not make it, and they are also well-known. <text:s/>So far, the first things that I learn at CILAS is that the Swiss contact scene is quite close and that I'm already quite familiar with it's exponents.</text:p>
      <text:p text:style-name="P1"/>
      <text:p text:style-name="P1">The first CILAS took place in 2005 in Zurich right after the Christmas Jam, because the initiators where not sure if it would be attracting enough participants if the invitees had to make a journey just for CILAS. <text:s/>At the beginning, it was planned to make it happen every 9 months, but after the first four years, CILAS was fixed at the last weekend in January. <text:s/>Over the years, 21 persons have been involved in the organisation teams, and the number of participants has increased to an average of 15 in the last years. <text:s/>Eight different places all over Switzerland have been host to CILAS as it was always the intent of the organizers to include different regions in Switzerland. <text:s/>For instance, next year it's planned to have CILAS in Poschiavo which is in a valley at the outermost edge of south-east Switzerland. <text:s/>Now, many years after that first meeting, I am convinced that participants will undergo a journey from afar to participate in CILAS.</text:p>
      <text:p text:style-name="P1"><text:s/></text:p>
      <text:p text:style-name="P1">And yes! <text:s/>It is a very nice weekend with dances, body-work, sauna, an underscore jam, nice food, and a CILAS 10th-Birthday Party on Saturday night. <text:s/>We spend many interesting hours working on different topics such as how to integrate/teach children; fighting games (Kampfesspiele) and developing them into CI-exercises; how to give complete beginners a good introduction to CI; and exercices to teach and learn about stability and kinesthetic awareness.</text:p>
      <text:p text:style-name="P1"/>
      <text:p text:style-name="P1">Sunday in the early afternoon we share the left-over food and after a final bodywork session, the last remaining participants of CILAS 2014 go their own ways again.</text:p>
      <text:p text:style-name="P1"/>
      <text:p text:style-name="P1">I'm looking forward to the next CILAS in Poschaivo. I hope it will be as inspiring and playful as this year's edition. <text:s/>Thank you all!</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imes" svg:font-family="Times"/>
  </office:font-face-decls>
  <office:styles>
    <style:default-style style:family="paragraph">
      <style:paragraph-properties style:tab-stop-distance="0.5in"/>
      <style:text-properties style:font-name="Times" fo:font-size="12.0p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office:styles>
  <office:automatic-styles>
    <style:page-layout style:name="Standard">
      <style:page-layout-properties fo:page-width="8.5in" fo:page-height="11.0in" style:print-orientation="portrait" fo:margin-top="0.5in" fo:margin-bottom="0.5in" fo:margin-left="1.0in" fo:margin-right="1.0in"/>
    </style:page-layout>
  </office:automatic-styles>
  <office:master-styles>
    <style:master-page style:name="Standard" style:page-layout-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CocoaODFWriter/1138.51</meta:generator>
    <meta:initial-creator>Johanna Wyss</meta:initial-creator>
  </office:meta>
</office:document-meta>
</file>